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зультаты-введения-в-вао-грузового-каркаса"/>Результаты введения в ВАО грузового каркаса<text:bookmark-end text:name="результаты-введения-в-вао-грузового-каркаса"/></text:h>
      <text:p text:style-name="First_20_paragraph">28.09.2015</text:p>
      <text:p text:style-name="Text_20_body">53% жителей ВАО, которые участвовали в голосовании на проекте «Активный гражданин» увидели положительный эффект от введения в округе грузового каркаса. Это специальные маршруты для движения грузовых автомобилей внутри жилых кварталов. В рамках эксперимента им был запрещен проезд по внутриквартальным дорогам. У них была возможность транзитом только по вылетным магистралям, а съезжать с них - только для разгрузки.</text:p>
      <text:p text:style-name="Text_20_body">Из заметивших результат 41% назвали эксперимент удачным. По мнению участников грузовых автомобилей, на дорогах округа действительно стало меньше. Этот вариант ответа чаще других выбирали жители районов Ивановское, Измайлово, Метрогородок.</text:p>
      <text:p text:style-name="Text_20_body">Столько же (41%) считают, что эксперимент проходит хорошо, и на улицах стало тише, нет шума от проезжающих большегрузов. Так были оценены результаты эксперимента жителями районов Гольяново, Новогиреево, Богородское, Соколиная гора.</text:p>
      <text:p text:style-name="Text_20_body">18% не знали о проведении эксперимента по созданию грузового каркаса, но заметили, что грузовых автомобилей стало меньше. Чаще других так отвечали жители районов Вешняки и Перово.</text:p>
      <text:p text:style-name="Text_20_body">Лишь 7% посчитали эксперимент неудавшимся. Такую позицию чаще принимали предприниматели и работающие жители округа.</text:p>
      <text:p text:style-name="Text_20_body">Остальные участники голосования сообщили, что изменений в движении грузовых автомобилей не заметили.</text:p>
      <text:p text:style-name="Text_20_body"><text:line-break/></text:p>
      <text:p text:style-name="Text_20_body">Адрес страницы: <text:a xlink:type="simple" xlink:href="http://smedvedkovo.mos.ru/presscenter/news/detail/2186906.html" office:name=""><text:span text:style-name="Definition">http://smedvedkovo.mos.ru/presscenter/news/detail/2186906.html</text:span></text:a></text:p>
      <text:p text:style-name="Text_20_body"><text:a xlink:type="simple" xlink:href="http://smedvedkovo.mos.ru" office:name=""><text:span text:style-name="Definition">Управа района Северное Медве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7T00:18:45Z</meta:creation-date>
    <dc:date>2023-06-17T00:18:45Z</dc:date>
  </office:meta>
</office:document-meta>
</file>