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жане-определят-будущее-московского-монорельса-на-вднх"/>Горожане определят будущее Московского монорельса на ВДНХ<text:bookmark-end text:name="горожане-определят-будущее-московского-монорельса-на-вднх"/></text:h>
      <text:p text:style-name="First_20_paragraph">03.06.2025</text:p>
      <text:p text:style-name="Text_20_body"><text:span text:style-name="T1">03.06.2025. В проекте «Активный гражданин» началось </text:span><text:a xlink:type="simple" xlink:href="https://ag.mos.ru/polls/17024" office:name=""><text:span text:style-name="Definition"/></text:a><text:span text:style-name="T1"> </text:span><text:a xlink:type="simple" xlink:href="https://ag.mos.ru/polls/17024" office:name=""><text:span text:style-name="Definition"><text:span text:style-name="T1">новое голосование</text:span></text:span></text:a><text:span text:style-name="T1">, в котором москвичи выскажут свое мнение о создании на северо-востоке столицы первого в России прогулочного парка в воздухе.</text:span></text:p>
      <text:p text:style-name="Text_20_body">Такой парк может появиться на эстакаде Московского монорельса. На высоте шести метров над землей предлагают сделать зону с цветниками, аллеями, кафе, прогулочным маршрутом и беговой дорожкой (свыше четырех километров). Сохранят несколько вагонов и историческую конструкцию монорельса, укрепят несущие конструкции и обновят инженерные коммуникации.</text:p>
      <text:p text:style-name="Text_20_body">Территория будет хорошо освещена, для безопасности установят ограждения и систему видеонаблюдения, ограничат доступ на самокатах.</text:p>
      <text:p text:style-name="Text_20_body">Монорельс в Москве открыли в ноябре 2004 года. Со временем транспортный каркас города заметно изменился, и он не смог стать полноценной частью инфраструктуры.</text:p>
      <text:p text:style-name="Text_20_body">Технология, когда-то считающаяся передовой, устарела. Закольцованная ветка не была технически связана с линиями метро, не было возможности быстро пересесть на станции Московского центрального кольца или Московских центральных диаметров. Монорельс не получил широкой популярности у горожан, он давно перестал полноценно выполнять транспортную функцию. За последние 10 лет поток пассажиров сократился в 10 раз, а интервалы движения выросли до 30 минут. Сегодня монорельсом пользуются в среднем менее двух тысяч пассажиров в сутки, из них большая часть — это туристы. Для сравнения: пассажирами канатной дороги на Воробьевых горах ежедневно становятся около восьми тысяч человек.</text:p>
      <text:p text:style-name="Text_20_body"><text:line-break/></text:p>
      <text:p text:style-name="Text_20_body">Адрес страницы: <text:a xlink:type="simple" xlink:href="http://smedvedkovo.mos.ru/presscenter/news/detail/13006795.html" office:name=""><text:span text:style-name="Definition">http://smedvedkovo.mos.ru/presscenter/news/detail/13006795.html</text:span></text:a></text:p>
      <text:p text:style-name="Text_20_body"><text:a xlink:type="simple" xlink:href="http://smedvedkovo.mos.ru" office:name=""><text:span text:style-name="Definition">Управа района Север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3T07:52:15Z</meta:creation-date>
    <dc:date>2025-06-03T07:52:15Z</dc:date>
  </office:meta>
</office:document-meta>
</file>