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улице-грекова-проведут-соревнования-по-баскетболу"/>На улице Грекова проведут соревнования по баскетболу<text:bookmark-end text:name="на-улице-грекова-проведут-соревнования-по-баскетболу"/></text:h>
      <text:p text:style-name="First_20_paragraph">16.08.2023</text:p>
      <text:p text:style-name="Text_20_body">В районе Северное Медведково в эту субботу, 19 августа, состоятся соревнования по баскетболу. Об этом сообщили в администрации ГБУ «СДЦ «Кентавр», филиал «Паллада».</text:p>
      <text:p text:style-name="Text_20_body"><text:span text:style-name="T1">«Центр досуга и спорта «Паллада» приглашает жителей Северного Медведкова на турнир по баскетболу. В соревнованиях примут участие юноши от 14 до 16 лет», — рассказали организаторы.</text:span></text:p>
      <text:p text:style-name="Text_20_body">Уточняется, что мероприятие пройдет 19 августа в 11:00 по адресу: ул. Грекова, дом 11А (стадион «Юность» школы №1506). Подробную информацию можно получить по телефону: 8 (499) 476-64-20.</text:p>
      <text:p text:style-name="Text_20_body"><text:line-break/></text:p>
      <text:p text:style-name="Text_20_body">Адрес страницы: <text:a xlink:type="simple" xlink:href="http://smedvedkovo.mos.ru/presscenter/news/detail/11776969.html" office:name=""><text:span text:style-name="Definition">http://smedvedkovo.mos.ru/presscenter/news/detail/11776969.html</text:span></text:a></text:p>
      <text:p text:style-name="Text_20_body"><text:a xlink:type="simple" xlink:href="http://smedvedkovo.mos.ru" office:name=""><text:span text:style-name="Definition">Управа района Северное Медве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17:26:37Z</meta:creation-date>
    <dc:date>2023-08-16T17:26:37Z</dc:date>
  </office:meta>
</office:document-meta>
</file>