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число-победителей-городского-конкурса-вошел-проект-парка-яуза"/>В число победителей городского конкурса вошел проект парка «Яуза»<text:bookmark-end text:name="в-число-победителей-городского-конкурса-вошел-проект-парка-яуза"/></text:h>
      <text:p text:style-name="First_20_paragraph">16.08.2023</text:p>
      <text:p text:style-name="Text_20_body">В столице подвели итоги конкурса «Лучший реализованный проект в сфере строительства». В одной из номинаций победил проект благоустройства парка «Яуза», расположенный на территории района Северное Медведково. Об этом сообщается на официальном сайте мэра Москвы.</text:p>
      <text:p text:style-name="Text_20_body"><text:span text:style-name="T1">«В номинации</text:span> <text:span text:style-name="T1">«Лучший реализованный проект строительства парков и общественных пространств»</text:span> <text:span text:style-name="T1">по решению городской конкурсной комиссии</text:span> <text:span text:style-name="T1">победителем стал парк «Яуза» (улица Енисейская, пойма реки Яузы от Широкой до Енисейской улицы)», - отмечается в сообщении.</text:span></text:p>
      <text:p text:style-name="Text_20_body">В открытом общегородском голосовании приняли участие один миллион 289 тысяч горожан, в том числе один миллион 270 тысяч высказали свое мнение на портале «Активный гражданин», 13,5 тысячи — на сайте конкурса, а 5,2 тысячи — на выставке конкурсных проектов.</text:p>
      <text:p text:style-name="Text_20_body">Напомним, конкурс «Лучший реализованный проект в области строительства» проводится с 2000 года.</text:p>
      <text:p text:style-name="Text_20_body"><text:line-break/></text:p>
      <text:p text:style-name="Text_20_body">Адрес страницы: <text:a xlink:type="simple" xlink:href="http://smedvedkovo.mos.ru/presscenter/news/detail/11776961.html" office:name=""><text:span text:style-name="Definition">http://smedvedkovo.mos.ru/presscenter/news/detail/11776961.html</text:span></text:a></text:p>
      <text:p text:style-name="Text_20_body"><text:a xlink:type="simple" xlink:href="http://smedvedkovo.mos.ru" office:name=""><text:span text:style-name="Definition">Управа района Север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7:26:37Z</meta:creation-date>
    <dc:date>2023-08-16T17:26:37Z</dc:date>
  </office:meta>
</office:document-meta>
</file>