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тофор-на-широкой-улице-очистили-от-вандальных-надписей"/>Светофор на Широкой улице очистили от вандальных надписей<text:bookmark-end text:name="светофор-на-широкой-улице-очистили-от-вандальных-надписей"/></text:h>
      <text:p text:style-name="First_20_paragraph">16.08.2023</text:p>
      <text:p text:style-name="Text_20_body">Около пешеходного перехода на улице Широкой по просьбе жителей привели в порядок светофор. Об этом сообщили в ГКУ города Москвы «Центр организации дорожного движения».</text:p>
      <text:p text:style-name="Text_20_body"><text:span text:style-name="T1">«Указанные неисправности устранены. Светофорный объект очищен от вандальных надписей», — отмечается в сообщении.</text:span></text:p>
      <text:p text:style-name="Text_20_body">Ранее местный житель сообщал, что на коробе светофора появились надписи и рисунки.</text:p>
      <text:p text:style-name="Text_20_body"><text:line-break/></text:p>
      <text:p text:style-name="Text_20_body">Адрес страницы: <text:a xlink:type="simple" xlink:href="http://smedvedkovo.mos.ru/presscenter/news/detail/11776957.html" office:name=""><text:span text:style-name="Definition">http://smedvedkovo.mos.ru/presscenter/news/detail/11776957.html</text:span></text:a></text:p>
      <text:p text:style-name="Text_20_body"><text:a xlink:type="simple" xlink:href="http://smedvedkovo.mos.ru" office:name=""><text:span text:style-name="Definition">Управа района Север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7:24:35Z</meta:creation-date>
    <dc:date>2023-08-16T17:24:35Z</dc:date>
  </office:meta>
</office:document-meta>
</file>