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начала-года-в-северном-медведкове-пострадало-свыше-40-человек-в-авариях"/>С начала года в Северном Медведкове пострадало свыше 40 человек в авариях<text:bookmark-end text:name="с-начала-года-в-северном-медведкове-пострадало-свыше-40-человек-в-авариях"/></text:h>
      <text:p text:style-name="First_20_paragraph">16.08.2023</text:p>
      <text:p text:style-name="Text_20_body">Опубликован рейтинг районов Москвы по количеству дорожно-транспортных происшествий за 7 месяцев 2023 года. В число районов СВАО с наибольшим количеством таких ДТП включили и Северное Медведково. Об этом сообщается в телеграм-канале «Районная аналитика Москвы».</text:p>
      <text:p text:style-name="Text_20_body"><text:span text:style-name="T1">«Максимум ДТП в Северо-Восточном административном округе зафиксировано в районах: Бибирево - 48 (50 пострадавших и погибших), Отрадное - 44 (47), Марьина Роща - 32 (34), Северное Медведково - 29 (44), Бабушкинский - 29 (31)», — уточнили аналитики.</text:span></text:p>
      <text:p text:style-name="Text_20_body">С начала года в столице зафиксировано свыше 4 тысяч ДТП с пострадавшими и погибшими.</text:p>
      <text:p text:style-name="Text_20_body"><text:line-break/></text:p>
      <text:p text:style-name="Text_20_body">Адрес страницы: <text:a xlink:type="simple" xlink:href="http://smedvedkovo.mos.ru/presscenter/news/detail/11776954.html" office:name=""><text:span text:style-name="Definition">http://smedvedkovo.mos.ru/presscenter/news/detail/11776954.html</text:span></text:a></text:p>
      <text:p text:style-name="Text_20_body"><text:a xlink:type="simple" xlink:href="http://smedvedkovo.mos.ru" office:name=""><text:span text:style-name="Definition">Управа района Север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7:24:35Z</meta:creation-date>
    <dc:date>2023-08-16T17:24:35Z</dc:date>
  </office:meta>
</office:document-meta>
</file>