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ндаринки-зазимовали-на-яузе-в-северном-медведкове"/>Мандаринки зазимовали на Яузе в Северном Медведкове<text:bookmark-end text:name="мандаринки-зазимовали-на-яузе-в-северном-медведкове"/></text:h>
      <text:p text:style-name="First_20_paragraph">24.12.2021</text:p>
      <text:p text:style-name="Text_20_body"><text:span text:style-name="T1">Несколько уток-мандаринок запечатлел на реке Яузе в Северном Медведкове фотограф-натуралист Анатолий Нестеров. На фото видно, что птицы чувствуют себя прекрасно: резвятся, ныряют. Скорее всего, они решат тут зазимовать. Об этом сообщает газета «Звездный бульвар».</text:span></text:p>
      <text:p text:style-name="Text_20_body">Как рассказали в пресс-службе Мосприроды, это довольно редкий вид. В мире насчитывается около 25 тысяч пар, из них 15 тысяч пар — на территории России. Для природных территорий Москвы и в целом для европейской территории России этот вид нетипичен. Естественный ареал обитания находится в Амурской и Сахалинской областях, в Хабаровском и Приморском краях, в основном в бассейне реки Амур.</text:p>
      <text:p text:style-name="Text_20_body">Вероятно, эти птицы, которые в последние годы встречаются в столице всё чаще, попадают к нам из стран Европы, в частности из Великобритании.</text:p>
      <text:p text:style-name="Text_20_body"><text:line-break/></text:p>
      <text:p text:style-name="Text_20_body">Адрес страницы: <text:a xlink:type="simple" xlink:href="http://smedvedkovo.mos.ru/presscenter/news/detail/10502720.html" office:name=""><text:span text:style-name="Definition">http://smedvedkovo.mos.ru/presscenter/news/detail/10502720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7:37:15Z</meta:creation-date>
    <dc:date>2023-08-15T17:37:15Z</dc:date>
  </office:meta>
</office:document-meta>
</file>